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4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7" style:num-suffix="." style:num-format="1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22in" text:min-label-width="0.3333in" text:list-level-position-and-space-mode="label-alignment">
          <style:list-level-label-alignment text:label-followed-by="listtab" fo:margin-left="3.555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 fo:margin-left="-0.2777in" fo:margin-right="-0.2625in" style:page-number="63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margin-left="0.0763in" fo:text-indent="-0.076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center" fo:line-height="0.3472in" fo:margin-left="-0.2777in" fo:margin-right="-0.2625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style:snap-to-layout-grid="false" fo:line-height="0.3472in" fo:margin-left="0.0006in" fo:margin-right="-0.131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3472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0.3472in" fo:margin-right="-0.1312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0.3472in" fo:margin-right="-0.1312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0.3472in" fo:margin-right="-0.1312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40" style:family="table-column">
      <style:table-column-properties style:column-width="1.9993in"/>
    </style:style>
    <style:style style:name="TableColumn41" style:family="table-column">
      <style:table-column-properties style:column-width="2.0111in"/>
    </style:style>
    <style:style style:name="TableColumn42" style:family="table-column">
      <style:table-column-properties style:column-width="2.0076in"/>
    </style:style>
    <style:style style:name="Table39" style:family="table">
      <style:table-properties style:width="6.018in" fo:margin-left="0.825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margin-left="0.2083in">
        <style:tab-stops>
          <style:tab-stop style:type="left" style:position="0.2166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fo:margin-left="0.2083in">
        <style:tab-stops>
          <style:tab-stop style:type="left" style:position="0.2166in"/>
        </style:tab-stops>
      </style:paragraph-properties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>
        <style:tab-stops>
          <style:tab-stop style:type="left" style:position="0.425in"/>
        </style:tab-stops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style:snap-to-layout-grid="false" fo:line-height="0.3472in" fo:margin-left="0.9236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line-height="0.3472in" fo:margin-left="0.9236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3472in" fo:margin-left="0.9236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line-height="0.3472in" fo:margin-left="0.9236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line-height="0.3472in" fo:margin-left="0.9236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line-height="0.3472in" fo:margin-left="0.9236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style:snap-to-layout-grid="false" fo:line-height="0.3472in" fo:margin-right="-0.1298in"/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line-height="0.3472in" fo:margin-left="0.2777in" fo:margin-right="-0.1298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8" style:parent-style-name="內文" style:family="paragraph">
      <style:paragraph-properties style:snap-to-layout-grid="false" fo:line-height="0.3472in" fo:margin-left="0.8611in" fo:margin-right="-0.1298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style:snap-to-layout-grid="false" fo:line-height="0.3472in" fo:margin-left="1.3611in" fo:margin-right="-0.1298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0.3472in" fo:margin-left="0.8861in" fo:margin-right="-0.1298in" fo:text-indent="-0.60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0.3472in" fo:margin-left="0.2777in" fo:margin-right="-0.1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0.3472in" fo:margin-left="0.8861in" fo:margin-right="-0.1298in" fo:text-indent="-0.60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0.3472in" fo:margin-left="0.2777in" fo:margin-right="-0.129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line-height="0.3472in" fo:margin-left="1.3611in" fo:margin-right="-0.1298in" fo:text-indent="-1.3611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style:snap-to-layout-grid="false" fo:line-height="0.3472in" fo:margin-left="1.3611in" fo:margin-right="-0.1298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style:snap-to-layout-grid="false" fo:line-height="0.3472in" fo:margin-left="1.3611in" fo:margin-right="-0.1312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style:snap-to-layout-grid="false" fo:line-height="0.3472in" fo:margin-right="-0.1298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center" fo:line-height="0.3472in" fo:margin-right="-0.1298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break-before="page" style:snap-to-layout-grid="false" fo:text-align="center" fo:line-height="0.3472in" fo:margin-right="-0.1298in"/>
    </style:style>
    <style:style style:name="P109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P110" style:parent-style-name="內文" style:family="paragraph">
      <style:paragraph-properties fo:text-align="center"/>
      <style:text-properties fo:font-weight="bold" style:font-weight-asian="bold" fo:font-size="11pt" style:font-size-asian="11pt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TableColumn116" style:family="table-column">
      <style:table-column-properties style:column-width="1.0583in" style:use-optimal-column-width="false"/>
    </style:style>
    <style:style style:name="TableColumn117" style:family="table-column">
      <style:table-column-properties style:column-width="0.6347in" style:use-optimal-column-width="false"/>
    </style:style>
    <style:style style:name="TableColumn118" style:family="table-column">
      <style:table-column-properties style:column-width="0.7423in" style:use-optimal-column-width="false"/>
    </style:style>
    <style:style style:name="TableColumn119" style:family="table-column">
      <style:table-column-properties style:column-width="0.4916in" style:use-optimal-column-width="false"/>
    </style:style>
    <style:style style:name="TableColumn120" style:family="table-column">
      <style:table-column-properties style:column-width="0.4923in" style:use-optimal-column-width="false"/>
    </style:style>
    <style:style style:name="TableColumn121" style:family="table-column">
      <style:table-column-properties style:column-width="0.3937in" style:use-optimal-column-width="false"/>
    </style:style>
    <style:style style:name="TableColumn122" style:family="table-column">
      <style:table-column-properties style:column-width="0.9847in" style:use-optimal-column-width="false"/>
    </style:style>
    <style:style style:name="TableColumn123" style:family="table-column">
      <style:table-column-properties style:column-width="0.5902in" style:use-optimal-column-width="false"/>
    </style:style>
    <style:style style:name="TableColumn124" style:family="table-column">
      <style:table-column-properties style:column-width="1.6465in" style:use-optimal-column-width="false"/>
    </style:style>
    <style:style style:name="Table115" style:family="table">
      <style:table-properties style:width="7.0347in" fo:margin-left="0in" table:align="center"/>
    </style:style>
    <style:style style:name="TableRow125" style:family="table-row">
      <style:table-row-properties style:min-row-height="0.4798in" style:use-optimal-row-height="false" fo:keep-together="always"/>
    </style:style>
    <style:style style:name="TableCell126" style:family="table-cell">
      <style:table-cell-properties fo:border-top="0.0208in solid #000000" fo:border-left="0.0208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28" style:family="table-cell">
      <style:table-cell-properties fo:border-top="0.0208in solid #000000" fo:border-left="0.0104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</style:style>
    <style:style style:name="T13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Row136" style:family="table-row">
      <style:table-row-properties style:min-row-height="0.368in" style:use-optimal-row-height="false" fo:keep-together="always"/>
    </style:style>
    <style:style style:name="TableCell137" style:family="table-cell">
      <style:table-cell-properties fo:border-top="0.0208in solid #000000" fo:border-left="0.0208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39" style:family="table-cell">
      <style:table-cell-properties fo:border-top="0.0208in solid #000000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fo:margin-left="0.0694in" fo:text-indent="0.0972in">
        <style:tab-stops/>
      </style:paragraph-properties>
      <style:text-properties style:font-name="標楷體" style:font-name-asian="標楷體" style:font-name-complex="Arial" fo:font-size="14pt" style:font-size-asian="14pt" fo:background-color="#FFFFFF"/>
    </style:style>
    <style:style style:name="P141" style:parent-style-name="內文" style:family="paragraph">
      <style:paragraph-properties style:snap-to-layout-grid="false" fo:text-align="center" fo:margin-left="0.0694in" fo:text-indent="0.0694in">
        <style:tab-stops/>
      </style:paragraph-properties>
      <style:text-properties style:font-name="標楷體" style:font-name-asian="標楷體" style:font-name-complex="Arial" fo:background-color="#FFFFFF"/>
    </style:style>
    <style:style style:name="TableCell142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46" style:family="table-cell">
      <style:table-cell-properties fo:border-top="0.0208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48" style:family="table-row">
      <style:table-row-properties style:min-row-height="0.3854in" style:use-optimal-row-height="false" fo:keep-together="always"/>
    </style:style>
    <style:style style:name="P149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50" style:parent-style-name="內文" style:family="paragraph">
      <style:paragraph-properties style:snap-to-layout-grid="false" fo:text-align="justify" fo:margin-left="0.0694in" fo:text-indent="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51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54" style:family="table-row">
      <style:table-row-properties style:min-row-height="0.425in" style:use-optimal-row-height="false" fo:keep-together="always"/>
    </style:style>
    <style:style style:name="P155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56" style:parent-style-name="內文" style:family="paragraph">
      <style:paragraph-properties style:snap-to-layout-grid="false" fo:text-align="justify" fo:margin-left="0.0694in" fo:text-indent="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57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60" style:family="table-row">
      <style:table-row-properties style:min-row-height="0.4062in" style:use-optimal-row-height="false" fo:keep-together="always"/>
    </style:style>
    <style:style style:name="TableCell161" style:family="table-cell">
      <style:table-cell-properties fo:border-top="0.0069in solid #000000" fo:border-left="0.0208in solid #000000" fo:border-bottom="0.0104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63" style:family="table-row">
      <style:table-row-properties style:min-row-height="0.4652in" style:use-optimal-row-height="false" fo:keep-together="always"/>
    </style:style>
    <style:style style:name="TableCell164" style:family="table-cell">
      <style:table-cell-properties fo:border-top="0.0104in solid #000000" fo:border-left="0.0208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margin-left="0.069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66" style:parent-style-name="內文" style:family="paragraph">
      <style:paragraph-properties style:snap-to-layout-grid="false" fo:margin-left="0.069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67" style:family="table-cell">
      <style:table-cell-properties fo:border-top="0.0104in solid #000000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justify" fo:margin-left="0.1944in" fo:text-indent="-0.194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69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justify" fo:margin-left="0.0694in" fo:text-indent="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71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73" style:family="table-cell">
      <style:table-cell-properties fo:border-top="0.0104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justify" fo:margin-left="0.14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75" style:family="table-row">
      <style:table-row-properties style:min-row-height="0.4652in" style:use-optimal-row-height="false" fo:keep-together="always"/>
    </style:style>
    <style:style style:name="P176" style:parent-style-name="內文" style:family="paragraph">
      <style:paragraph-properties style:snap-to-layout-grid="false" fo:margin-left="0.069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77" style:family="table-cell">
      <style:table-cell-properties fo:border-top="0.0104in solid #000000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justify" fo:margin-left="0.1944in" fo:text-indent="-0.194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79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justify" fo:margin-left="0.0694in" fo:text-indent="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81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83" style:family="table-cell">
      <style:table-cell-properties fo:border-top="0.0104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85" style:family="table-row">
      <style:table-row-properties style:min-row-height="0.7013in" style:use-optimal-row-height="false" fo:keep-together="always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margin-left="0.069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88" style:parent-style-name="內文" style:family="paragraph">
      <style:paragraph-properties style:snap-to-layout-grid="false" fo:margin-left="0.069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9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93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19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196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197" style:family="table-row">
      <style:table-row-properties style:min-row-height="2.9715in" style:use-optimal-row-height="false" fo:keep-together="always"/>
    </style:style>
    <style:style style:name="TableCell198" style:family="table-cell">
      <style:table-cell-properties fo:border-top="0.0104in solid #000000" fo:border-left="0.0208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style:snap-to-layout-grid="false" fo:text-indent="0.3888in"/>
      <style:text-properties style:font-name="標楷體" style:font-name-asian="標楷體" style:font-name-complex="Arial" fo:font-size="14pt" style:font-size-asian="14pt" style:font-size-complex="14pt"/>
    </style:style>
    <style:style style:name="P201" style:parent-style-name="內文" style:family="paragraph">
      <style:paragraph-properties style:snap-to-layout-grid="false" fo:text-indent="0.3888in"/>
      <style:text-properties style:font-name="標楷體" style:font-name-asian="標楷體" style:font-name-complex="Arial" fo:font-size="14pt" style:font-size-asian="14pt" style:font-size-complex="14pt"/>
    </style:style>
    <style:style style:name="P202" style:parent-style-name="內文" style:family="paragraph">
      <style:paragraph-properties style:snap-to-layout-grid="false" fo:text-indent="0.3888in"/>
      <style:text-properties style:font-name="標楷體" style:font-name-asian="標楷體" style:font-name-complex="Arial" fo:font-size="14pt" style:font-size-asian="14pt" style:font-size-complex="14pt"/>
    </style:style>
    <style:style style:name="P203" style:parent-style-name="內文" style:family="paragraph">
      <style:paragraph-properties style:snap-to-layout-grid="false" fo:text-indent="0.3888in"/>
      <style:text-properties style:font-name="標楷體" style:font-name-asian="標楷體" style:font-name-complex="Arial" fo:font-size="14pt" style:font-size-asian="14pt" style:font-size-complex="14pt"/>
    </style:style>
    <style:style style:name="P204" style:parent-style-name="內文" style:family="paragraph">
      <style:paragraph-properties style:snap-to-layout-grid="false" fo:text-indent="0.3888in"/>
      <style:text-properties style:font-name="標楷體" style:font-name-asian="標楷體" style:font-name-complex="Arial" fo:font-size="14pt" style:font-size-asian="14pt" style:font-size-complex="14pt"/>
    </style:style>
    <style:style style:name="P205" style:parent-style-name="內文" style:family="paragraph">
      <style:paragraph-properties style:snap-to-layout-grid="false" fo:text-indent="0.3888in"/>
      <style:text-properties style:font-name="標楷體" style:font-name-asian="標楷體" style:font-name-complex="Arial" fo:font-size="14pt" style:font-size-asian="14pt" style:font-size-complex="14pt"/>
    </style:style>
    <style:style style:name="P206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07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08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09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10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11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12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13" style:parent-style-name="內文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214" style:family="table-row">
      <style:table-row-properties style:min-row-height="0.4791in" style:use-optimal-row-height="false" fo:keep-together="always"/>
    </style:style>
    <style:style style:name="TableCell215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17" style:parent-style-name="內文" style:family="paragraph">
      <style:paragraph-properties style:snap-to-layout-grid="false" fo:text-align="center"/>
    </style:style>
    <style:style style:name="T218" style:parent-style-name="預設段落字型" style:family="text">
      <style:text-properties style:font-name="標楷體" style:font-name-asian="標楷體"/>
    </style:style>
    <style:style style:name="TableCell219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21" style:family="table-row">
      <style:table-row-properties style:min-row-height="0.4791in" style:use-optimal-row-height="false" fo:keep-together="always"/>
    </style:style>
    <style:style style:name="TableCell222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style:font-name="標楷體" style:font-name-asian="標楷體"/>
    </style:style>
    <style:style style:name="TableCell226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28" style:family="table-row">
      <style:table-row-properties style:min-row-height="0.4381in" style:use-optimal-row-height="false" fo:keep-together="always"/>
    </style:style>
    <style:style style:name="TableCell229" style:family="table-cell">
      <style:table-cell-properties fo:border-top="0.0069in solid #000000" fo:border-left="0.0208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31" style:family="table-cell">
      <style:table-cell-properties fo:border-top="0.0069in solid #000000" fo:border-left="0.0104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3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3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3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3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margin-left="0.0972in" fo:text-indent="-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41" style:parent-style-name="內文" style:family="paragraph">
      <style:paragraph-properties fo:break-before="page" style:snap-to-layout-grid="false" fo:margin-left="1.5in" fo:margin-right="-0.1298in" fo:text-indent="-1.5in">
        <style:tab-stops/>
      </style:paragraph-properties>
      <style:text-properties style:font-name="標楷體" style:font-name-asian="標楷體" fo:font-size="18pt" style:font-size-asian="18pt"/>
    </style:style>
    <style:style style:name="P242" style:parent-style-name="內文" style:family="paragraph">
      <style:paragraph-properties style:snap-to-layout-grid="false" fo:text-align="center" fo:margin-left="1.5in" fo:margin-right="-0.1298in" fo:text-indent="-1.5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46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 style:font-size-complex="16pt"/>
    </style:style>
    <style:style style:name="P247" style:parent-style-name="內文" style:family="paragraph">
      <style:paragraph-properties style:snap-to-layout-grid="false" fo:text-align="center"/>
    </style:style>
    <style:style style:name="T2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49" style:parent-style-name="內文" style:family="paragraph">
      <style:paragraph-properties style:snap-to-layout-grid="false" fo:margin-top="0.0694in" fo:margin-bottom="0.0694in"/>
    </style:style>
    <style:style style:name="T250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51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52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5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259" style:parent-style-name="內文" style:family="paragraph">
      <style:paragraph-properties style:snap-to-layout-grid="false"/>
      <style:text-properties style:font-name="標楷體" style:font-name-asian="標楷體"/>
    </style:style>
    <style:style style:name="P260" style:parent-style-name="內文" style:family="paragraph">
      <style:paragraph-properties style:snap-to-layout-grid="false"/>
    </style:style>
    <style:style style:name="T26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Arial"/>
    </style:style>
    <style:style style:name="T263" style:parent-style-name="預設段落字型" style:family="text">
      <style:text-properties style:font-name="標楷體" style:font-name-asian="標楷體" style:font-name-complex="Arial"/>
    </style:style>
    <style:style style:name="T264" style:parent-style-name="預設段落字型" style:family="text">
      <style:text-properties style:font-name="標楷體" style:font-name-asian="標楷體" style:font-name-complex="Arial"/>
    </style:style>
    <style:style style:name="T265" style:parent-style-name="預設段落字型" style:family="text">
      <style:text-properties style:font-name="標楷體" style:font-name-asian="標楷體" style:font-name-complex="Arial"/>
    </style:style>
    <style:style style:name="T266" style:parent-style-name="預設段落字型" style:family="text">
      <style:text-properties style:font-name="標楷體" style:font-name-asian="標楷體" style:font-name-complex="Arial"/>
    </style:style>
    <style:style style:name="P26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6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5" style:parent-style-name="內文" style:family="paragraph">
      <style:paragraph-properties style:snap-to-layout-grid="false"/>
      <style:text-properties style:font-name="標楷體" style:font-name-asian="標楷體" fo:letter-spacing="0.0138in" fo:font-size="14pt" style:font-size-asian="14pt" style:font-size-complex="14pt"/>
    </style:style>
    <style:style style:name="P276" style:parent-style-name="內文" style:family="paragraph">
      <style:paragraph-properties style:snap-to-layout-grid="false"/>
    </style:style>
    <style:style style:name="T277" style:parent-style-name="預設段落字型" style:family="text">
      <style:text-properties style:font-name="標楷體" style:font-name-asian="標楷體" style:font-name-complex="Arial" fo:letter-spacing="0.0166in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Arial"/>
    </style:style>
    <style:style style:name="T280" style:parent-style-name="預設段落字型" style:family="text">
      <style:text-properties style:font-name="標楷體" style:font-name-asian="標楷體" style:font-name-complex="Arial" fo:background-color="#FFFFFF"/>
    </style:style>
    <style:style style:name="T281" style:parent-style-name="預設段落字型" style:family="text">
      <style:text-properties style:font-name="標楷體" style:font-name-asian="標楷體" style:font-name-complex="Arial"/>
    </style:style>
    <style:style style:name="T282" style:parent-style-name="預設段落字型" style:family="text">
      <style:text-properties style:font-name="標楷體" style:font-name-asian="標楷體" style:font-name-complex="Arial"/>
    </style:style>
    <style:style style:name="T283" style:parent-style-name="預設段落字型" style:family="text">
      <style:text-properties style:font-name="標楷體" style:font-name-asian="標楷體" style:font-name-complex="Arial"/>
    </style:style>
    <style:style style:name="P284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85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86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87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88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89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0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1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2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3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4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6" style:parent-style-name="內文" style:family="paragraph">
      <style:paragraph-properties style:snap-to-layout-grid="false"/>
      <style:text-properties style:font-name="標楷體" style:font-name-asian="標楷體" fo:letter-spacing="0.0166in" fo:font-size="14pt" style:font-size-asian="14pt" style:font-size-complex="14pt"/>
    </style:style>
    <style:style style:name="P297" style:parent-style-name="內文" style:family="paragraph">
      <style:paragraph-properties fo:line-height="0.3472in"/>
    </style:style>
    <style:style style:family="graphic" style:name="a0" style:parent-style-name="Graphics">
      <style:graphic-properties fo:wrap-option="wrap" fo:border="0.01042in solid #000000" fo:padding-top="0.05in" fo:padding-bottom="0.05in" fo:padding-left="0.03937in" fo:padding-right="0.0393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5680" draw:id="id0" draw:style-name="a0" draw:name="文字方塊 2" text:anchor-type="paragraph" svg:x="6.25833in" svg:y="0.00417in" svg:width="0.6625in" svg:height="0.3125in" style:rel-width="scale" style:rel-height="scale"><draw:text-box><text:p text:style-name="P3">编號47</text:p></draw:text-box><svg:title/><svg:desc/></draw:frame></text:span><text:span text:style-name="T4">新竹市</text:span><text:span text:style-name="T5">115</text:span><text:span text:style-name="T6">年度友善校園學生事務與輔導工作計畫</text:span><text:span text:style-name="T7">-</text:span></text:p>
      <text:p text:style-name="P8"><text:span text:style-name="T9">「生命教育典範學習校園</text:span><text:span text:style-name="T10">3Q</text:span><text:span text:style-name="T11">達人甄選」實施計畫</text:span></text:p>
      <text:p text:style-name="P12">一、依據：</text:p>
      <text:p text:style-name="P13"><text:span text:style-name="T14">（一）教育部國民及學前教育署</text:span><text:span text:style-name="T15">115</text:span><text:span text:style-name="T16">年度「友善校園」學務與輔導工作計畫。</text:span></text:p>
      <text:p text:style-name="P17"><text:s/>(二)<text:s/>新竹市115年度「友善校園」學生事務與輔導工作計畫。</text:p>
      <text:p text:style-name="P18">二、目的：</text:p>
      <text:p text:style-name="P19"><text:s/>(一)<text:s/>發揚3Q精神，表彰積極健康，和諧關懷的生命態度。</text:p>
      <text:p text:style-name="P20"><text:s/>(二)<text:s/>探索生命內涵，瞭解生命意義，學習欣賞生命的豐富與可貴。</text:p>
      <text:p text:style-name="P21"><text:s/>(三)<text:s/>分享生活經驗，發展生命潛能，營造熱愛生命的友善校園。</text:p>
      <text:p text:style-name="P22">三、辦理單位：</text:p>
      <text:p text:style-name="P23">（一）指導單位：教育部國民及學前教育署。</text:p>
      <text:p text:style-name="P24">（二）主辦單位：新竹市政府。</text:p>
      <text:p text:style-name="P25">（三）承辦單位：新竹市東區新竹國民小學。</text:p>
      <text:p text:style-name="P26">四、辦理日期：115年3月1日至115年11月30日。</text:p>
      <text:p text:style-name="P27">五、辦理方式：</text:p>
      <text:p text:style-name="P28">（一）對象：國中組、國小高年級組</text:p>
      <text:p text:style-name="P29">（二）方式：</text:p>
      <text:list text:style-name="LFO1" text:continue-numbering="true">
        <text:list-item>
          <text:p text:style-name="P30">各校初賽：各校自行辦理初賽，並甄選AQ/EQ/MQ各ㄧ名參加新竹市決賽。</text:p>
        </text:list-item>
        <text:list-item>
          <text:p text:style-name="P31">新竹市決賽：選出AQ/EQ/MQ達人國中組、國小組第一名1名、第二名1名、第三名1名、佳作若干。</text:p>
        </text:list-item>
        <text:list-item>
          <text:p text:style-name="P32">報名表：如附件一、附件二。</text:p>
        </text:list-item>
      </text:list>
      <text:p text:style-name="P33">六、送件日期、件數：</text:p>
      <text:p text:style-name="P34">（一）送件日期：115年10月7日（三）16:00前。</text:p>
      <text:p text:style-name="P35">（二）送件方式：紙本請置於新竹國小公文交換櫃或親送至新竹國小輔導室；電子檔請email至承辦人信箱。</text:p>
      <text:p text:style-name="P36">（三）送件件數：各校每類送件1人（送件資料含紙本暨電子檔，缺一不予評</text:p>
      <text:p text:style-name="P37"><text:s text:c="6"/>審）。</text:p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soft-page-break/>
            <text:p text:style-name="P45">組別</text:p>
          </table:table-cell>
          <table:table-cell table:style-name="TableCell46">
            <text:p text:style-name="P47">國小組(高年級)</text:p>
          </table:table-cell>
          <table:table-cell table:style-name="TableCell48">
            <text:p text:style-name="P49">國中組</text:p>
          </table:table-cell>
        </table:table-row>
        <table:table-row table:style-name="TableRow50">
          <table:table-cell table:style-name="TableCell51">
            <text:p text:style-name="P52">AQ達人</text:p>
          </table:table-cell>
          <table:table-cell table:style-name="TableCell53">
            <text:p text:style-name="P54">各校1名</text:p>
          </table:table-cell>
          <table:table-cell table:style-name="TableCell55">
            <text:p text:style-name="P56">各校1名</text:p>
          </table:table-cell>
        </table:table-row>
        <table:table-row table:style-name="TableRow57">
          <table:table-cell table:style-name="TableCell58">
            <text:p text:style-name="P59">EQ達人</text:p>
          </table:table-cell>
          <table:table-cell table:style-name="TableCell60">
            <text:p text:style-name="P61">各校1名</text:p>
          </table:table-cell>
          <table:table-cell table:style-name="TableCell62">
            <text:p text:style-name="P63">各校1名</text:p>
          </table:table-cell>
        </table:table-row>
        <table:table-row table:style-name="TableRow64">
          <table:table-cell table:style-name="TableCell65">
            <text:p text:style-name="P66">MQ達人</text:p>
          </table:table-cell>
          <table:table-cell table:style-name="TableCell67">
            <text:p text:style-name="P68">各校1名</text:p>
          </table:table-cell>
          <table:table-cell table:style-name="TableCell69">
            <text:p text:style-name="P70">各校1名</text:p>
          </table:table-cell>
        </table:table-row>
      </table:table>
      <text:p text:style-name="P71">（四）評審時間：115年10月20日（二）。</text:p>
      <text:p text:style-name="P72">（五）得獎公佈：115年11月13日（五）公佈優勝名單於新竹市教育網。</text:p>
      <text:p text:style-name="P73">七、收件、評審地點：</text:p>
      <text:p text:style-name="P74"><text:s text:c="3"/>（一）收件地點：新竹國小輔導室。</text:p>
      <text:p text:style-name="P75"><text:s text:c="3"/>（二）評審地點：新竹國小校長室。</text:p>
      <text:p text:style-name="P76">八、評選標準及表格填寫原則：</text:p>
      <text:p text:style-name="P77">（一）評選標準：</text:p>
      <text:list text:style-name="LFO2" text:continue-numbering="true">
        <text:list-item>
          <text:p text:style-name="P78">AQ (Adversity Quotient）逆境智商達人：具有良好的挫折忍受力，能以彈性面對逆境，積極樂觀，接受困難的挑戰，發揮創意找出解決方案，不屈不撓，愈挫愈勇，表現卓越有具體事實者。</text:p>
        </text:list-item>
        <text:list-item>
          <text:p text:style-name="P79">EQ<text:s/>(Emotional Quotient)<text:s/>情緒智商達人：具有良好的情緒管理的能力，激勵自己愈挫愈勇，能設身處地為人著想，良好之溝通能力及人際關係，克服困難，積極樂觀影響別人，有具體事實者。</text:p>
        </text:list-item>
        <text:list-item>
          <text:p text:style-name="P80">MQ（Moral Quotient）道德智商達人：具有良好的品德，並有禮貌體貼、尊重寬恕、忠心誠實、負責合作等良好情操美德，且能實踐有具體事實者。<text:s/></text:p>
        </text:list-item>
      </text:list>
      <text:p text:style-name="P81">（二）表格填寫原則（報名作品除繳交紙本外，電子檔請email至承辦人信箱）</text:p>
      <text:list text:style-name="LFO3" text:continue-numbering="true">
        <text:list-item>
          <text:p text:style-name="P82">書面資料以中文MS-Word軟體繕打，版面設定以A4直式橫書規格，邊界（上下2cm，左右2cm），內頁文字以14號標楷體，標點符號以全形字，行距採固定行高20pt，不接受手寫稿。</text:p>
        </text:list-item>
        <text:list-item>
          <text:p text:style-name="P83">報名參加決賽之3Q達人，以最近三年內符合評選條件之優良事蹟，事蹟請以故事體呈現，以自我敘述或由師長推薦方式詳細說明，字數請以2,000字為限。</text:p>
        </text:list-item>
        <text:list-item>
          <text:p text:style-name="P84">報名表請放入受推薦學生之生活數位照片檔案，解析度1280*960以上乙張(或浮貼6吋x4吋之照片)。</text:p>
        </text:list-item>
      </text:list>
      <text:soft-page-break/>
      <text:p text:style-name="P85">九、獎勵與表揚：</text:p>
      <text:p text:style-name="P86">（一）獎勵：國小組、國中組分別選出AQ、EQ、MQ達人第一名、第二名、第</text:p>
      <text:p text:style-name="P87">三名各一名，頒發獎狀乙紙；佳作若干名，頒發獎狀乙紙。</text:p>
      <text:p text:style-name="P88">（二）各獲獎人員指導老師，頒發指導獎狀，並依照新竹市教育專業人員獎懲規定，由各校本權責辦理敘獎相關事宜。</text:p>
      <text:p text:style-name="P89">（三）若無符合標準者得以從缺。</text:p>
      <text:p text:style-name="P90">十、附則：</text:p>
      <text:p text:style-name="P91">（一）各單位推薦人員限連續3年內未得該獎項者。</text:p>
      <text:p text:style-name="P92">（二）未於規定期限內送達表件及相關資料者，不予審查，視同資格不符，各單位及受推薦人員不得異議。</text:p>
      <text:p text:style-name="P93">（三）參賽者如有涉及侵害著作權或其他法律情事，由參賽人員自行負責。</text:p>
      <text:p text:style-name="P94">（四）參賽者如身份不符，經舉發屬實，取消參賽資格。</text:p>
      <text:p text:style-name="P95">（五）得獎作品經檢舉有抄襲之嫌，經查證屬實，承辦單位得取消名次並追回獎項。</text:p>
      <text:p text:style-name="P96">（六）參賽作品主辦單位具智慧財產使用權。</text:p>
      <text:p text:style-name="P97"><text:span text:style-name="T98">十一、活動經費：如概算表，辦理本項活動所需經費，由教育部國民及學前教育署專款補助</text:span><text:span text:style-name="T99">，不足部分由新竹市政府自籌經費。</text:span></text:p>
      <text:p text:style-name="P100">十二、其它：</text:p>
      <text:p text:style-name="P101"><text:s/>（一）公假：辦理是項競賽工作人員，請各單位依規給予公（差）假登記。</text:p>
      <text:p text:style-name="P102"><text:span text:style-name="T103"><text:s/></text:span><text:span text:style-name="T104">（二）獎勵：</text:span><text:span text:style-name="T105">辦理本案有功人員，依本市教育專業人員獎勵規定予以敘獎。</text:span></text:p>
      <text:p text:style-name="P106"><text:span text:style-name="T107">十三、本計畫由新竹市政府陳教育部國民及學前教育署，奉核定後實施。</text:span></text:p>
      <text:soft-page-break/>
      <text:p text:style-name="P108"><draw:frame draw:z-index="251656704" draw:id="id1" draw:style-name="a1" draw:name="Text Box 2" text:anchor-type="paragraph" svg:x="6.20833in" svg:y="-0.27708in" svg:width="0.625in" svg:height="0.8in" style:rel-width="scale" style:rel-height="scale"><draw:text-box><text:p text:style-name="P109">編號</text:p><text:p text:style-name="P110"/></draw:text-box><svg:title/><svg:desc/></draw:frame><draw:frame draw:z-index="251658752" draw:id="id2" draw:style-name="a2" draw:name="文字方塊 3" text:anchor-type="paragraph" svg:x="-0.18333in" svg:y="-0.475in" svg:width="0.72917in" svg:height="0.36389in" style:rel-width="scale" style:rel-height="scale"><draw:text-box><text:p text:style-name="內文">附件一</text:p></draw:text-box><svg:title/><svg:desc/></draw:frame><text:span text:style-name="T111">新竹市</text:span><text:span text:style-name="T112">115</text:span><text:span text:style-name="T113">年度友善校園學生事務與輔導工作計畫</text:span></text:p>
      <text:p text:style-name="P114"><text:s text:c="2"/>「生命教育典範學習校園3Q達人甄選」活動報名表</text:p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P127">類<text:s text:c="3"/>別</text:p>
          </table:table-cell>
          <table:table-cell table:style-name="TableCell128" table:number-columns-spanned="8">
            <text:p text:style-name="P129"><text:span text:style-name="T130">□AQ</text:span><text:span text:style-name="T131">達人</text:span><text:span text:style-name="T132"><text:s text:c="9"/>□EQ</text:span><text:span text:style-name="T133">達人</text:span><text:span text:style-name="T134"><text:s text:c="9"/>□MQ</text:span><text:span text:style-name="T135">達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rows-spanned="3">
            <text:p text:style-name="P138">學校名稱</text:p>
          </table:table-cell>
          <table:table-cell table:style-name="TableCell139" table:number-columns-spanned="3" table:number-rows-spanned="3">
            <text:p text:style-name="P140"/>
            <text:p text:style-name="P141">(請填學校全銜)</text:p>
          </table:table-cell>
          <table:covered-table-cell/>
          <table:covered-table-cell/>
          <table:table-cell table:style-name="TableCell142" table:number-rows-spanned="3">
            <text:p text:style-name="P143">承</text:p>
            <text:p text:style-name="P144">辦</text:p>
            <text:p text:style-name="P145">人</text:p>
          </table:table-cell>
          <table:table-cell table:style-name="TableCell146" table:number-columns-spanned="4">
            <text:p text:style-name="P147">職稱：</text:p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covered-table-cell/>
          <table:covered-table-cell/>
          <table:covered-table-cell>
            <text:p text:style-name="P151"/>
          </table:covered-table-cell>
          <table:table-cell table:style-name="TableCell152" table:number-columns-spanned="4">
            <text:p text:style-name="P153">姓名：</text:p>
          </table:table-cell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covered-table-cell>
            <text:p text:style-name="P156"/>
          </table:covered-table-cell>
          <table:covered-table-cell/>
          <table:covered-table-cell/>
          <table:covered-table-cell>
            <text:p text:style-name="P157"/>
          </table:covered-table-cell>
          <table:table-cell table:style-name="TableCell158" table:number-columns-spanned="4">
            <text:p text:style-name="P159">連絡電話：</text:p>
          </table:table-cell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9">
            <text:p text:style-name="P162">校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rows-spanned="2">
            <text:p text:style-name="P165">參<text:s/>賽<text:s/>學</text:p>
            <text:p text:style-name="P166">生<text:s/>資<text:s/>料</text:p>
          </table:table-cell>
          <table:table-cell table:style-name="TableCell167">
            <text:p text:style-name="P168">姓<text:s/>名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>年級班級</text:p>
          </table:table-cell>
          <table:covered-table-cell/>
          <table:table-cell table:style-name="TableCell173" table:number-columns-spanned="3">
            <text:p text:style-name="P174">　　國（中小）　　年　　　　班</text:p>
          </table:table-cell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性<text:s/>別</text:p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>生<text:s/>日</text:p>
          </table:table-cell>
          <table:covered-table-cell/>
          <table:table-cell table:style-name="TableCell183" table:number-columns-spanned="3">
            <text:p text:style-name="P184">　　年　　月　　日</text:p>
          </table:table-cell>
          <table:covered-table-cell/>
          <table:covered-table-cell/>
        </table:table-row>
        <table:table-row table:style-name="TableRow185">
          <table:table-cell table:style-name="TableCell186">
            <text:p text:style-name="P187">指導</text:p>
            <text:p text:style-name="P188">老師</text:p>
          </table:table-cell>
          <table:table-cell table:style-name="TableCell189" table:number-columns-spanned="3">
            <text:p text:style-name="P190"><text:s text:c="19"/></text:p>
          </table:table-cell>
          <table:covered-table-cell/>
          <table:covered-table-cell/>
          <table:table-cell table:style-name="TableCell191" table:number-columns-spanned="2">
            <text:p text:style-name="P192">參<text:s text:c="2"/>選</text:p>
            <text:p text:style-name="P193">組<text:s text:c="2"/>別<text:s/><text:s text:c="20"/></text:p>
          </table:table-cell>
          <table:covered-table-cell/>
          <table:table-cell table:style-name="TableCell194" table:number-columns-spanned="3">
            <text:p text:style-name="P195">□國小組<text:s text:c="2"/></text:p>
            <text:p text:style-name="P196">□國中組<text:s/></text:p>
          </table:table-cell>
          <table:covered-table-cell/>
          <table:covered-table-cell/>
        </table:table-row>
        <table:table-row table:style-name="TableRow197">
          <table:table-cell table:style-name="TableCell198" table:number-columns-spanned="9">
            <text:p text:style-name="P199"/>
            <text:p text:style-name="P200">本欄請放入解析度1280*960以上(或浮貼6吋*4吋),</text:p>
            <text:p text:style-name="P201">畫面清晰之個人生活橫式數位彩色照片乙張</text:p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5">
            <text:p text:style-name="P216">得獎作品同意主辦機關全權處理刊載事宜</text:p>
            <text:p text:style-name="P217"><text:span text:style-name="T218">受推薦學生簽名處</text:span></text:p>
          </table:table-cell>
          <table:covered-table-cell/>
          <table:covered-table-cell/>
          <table:covered-table-cell/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5">
            <text:p text:style-name="P223">得獎作品同意主辦機關全權處理刊載事宜</text:p>
            <text:p text:style-name="P224"><text:span text:style-name="T225">指導老師簽名處</text:span></text:p>
          </table:table-cell>
          <table:covered-table-cell/>
          <table:covered-table-cell/>
          <table:covered-table-cell/>
          <table:covered-table-cell/>
          <table:table-cell table:style-name="TableCell226" table:number-columns-spanned="4">
            <text:p text:style-name="P227"/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學校承辦人</text:p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>業務主管</text:p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>校長</text:p>
          </table:table-cell>
          <table:table-cell table:style-name="TableCell239">
            <text:p text:style-name="P240"/>
          </table:table-cell>
        </table:table-row>
      </table:table>
      <text:p text:style-name="P241"/>
      <text:p text:style-name="P242"><draw:frame draw:z-index="251659776" draw:id="id3" draw:style-name="a3" draw:name="文字方塊 4" text:anchor-type="paragraph" svg:x="0in" svg:y="-0.40694in" svg:width="0.75in" svg:height="0.36389in" style:rel-width="scale" style:rel-height="scale"><draw:text-box><text:p text:style-name="內文">附件二</text:p></draw:text-box><svg:title/><svg:desc/></draw:frame><draw:frame draw:z-index="251657728" draw:id="id4" draw:style-name="a4" draw:name="Text Box 3" text:anchor-type="paragraph" svg:x="6.25in" svg:y="-0.575in" svg:width="0.625in" svg:height="0.8in" style:rel-width="scale" style:rel-height="scale"><draw:text-box><text:p text:style-name="內文">編號</text:p><text:p text:style-name="內文"/></draw:text-box><svg:title/><svg:desc/></draw:frame><text:span text:style-name="T243">新竹市</text:span><text:span text:style-name="T244">115</text:span><text:span text:style-name="T245">年度友善校園學生事務與輔導工作計畫</text:span></text:p>
      <text:p text:style-name="P246">「生命教育典範學習校園3Q達人甄選」</text:p>
      <text:p text:style-name="P247"><text:span text:style-name="T248">受推薦學生優良事蹟表</text:span></text:p>
      <text:p text:style-name="P249"><text:span text:style-name="T250">類</text:span><text:span text:style-name="T251"><text:s text:c="3"/></text:span><text:span text:style-name="T252">別：</text:span><text:span text:style-name="T253">□AQ</text:span><text:span text:style-name="T254">達人</text:span><text:span text:style-name="T255"><text:s text:c="9"/>□EQ</text:span><text:span text:style-name="T256">達人</text:span><text:span text:style-name="T257"><text:s text:c="9"/>□MQ</text:span><text:span text:style-name="T258">達人</text:span></text:p>
      <text:p text:style-name="P259"/>
      <text:p text:style-name="P260"><text:span text:style-name="T261">一、師長推薦評語：</text:span><text:span text:style-name="T262">(</text:span><text:span text:style-name="T263">請師長以</text:span><text:span text:style-name="T264">200</text:span><text:span text:style-name="T265">字書寫條列推薦評語</text:span><text:span text:style-name="T266">)</text:span></text:p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><text:span text:style-name="T277">二、</text:span><text:span text:style-name="T278">具體優良事蹟：</text:span><text:span text:style-name="T279">（請受推薦學生</text:span><text:span text:style-name="T280">或師長以故事方式敘述說明</text:span><text:span text:style-name="T281">，字數以</text:span><text:span text:style-name="T282">2,000</text:span><text:span text:style-name="T283">字為限）</text:span></text:p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細明體" style:letter-kerning="true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551A8B" style:letter-kerning="false" fo:font-size="12pt" style:font-size-asian="12pt" fo:hyphenate="false"/>
    </style:style>
    <style:style style:name="本文" style:display-name="本文" style:family="paragraph" style:parent-style-name="內文">
      <style:text-properties style:font-name="Times New Roman" style:font-name-asian="標楷體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size-complex="10pt" fo:hyphenate="false"/>
    </style:style>
    <style:style style:name="頁碼" style:display-name="頁碼" style:family="text" style:parent-style-name="預設段落字型"/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4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7" style:num-suffix="." style:num-format="1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22in" text:min-label-width="0.3333in" text:list-level-position-and-space-mode="label-alignment">
          <style:list-level-label-alignment text:label-followed-by="listtab" fo:margin-left="3.555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課程1：輔導知能實務簡介（2學分，36小時課程）</dc:title>
    <dc:subject/>
    <meta:initial-creator>user02</meta:initial-creator>
    <dc:creator>User</dc:creator>
    <meta:creation-date>2026-07-23T01:28:00Z</meta:creation-date>
    <dc:date>2026-07-23T01:31:00Z</dc:date>
    <meta:print-date>2020-10-13T06:49:00Z</meta:print-date>
    <meta:template xlink:href="Normal" xlink:type="simple"/>
    <meta:editing-cycles>3</meta:editing-cycles>
    <meta:editing-duration>PT180S</meta:editing-duration>
    <meta:document-statistic meta:page-count="5" meta:paragraph-count="4" meta:word-count="360" meta:character-count="2411" meta:row-count="17" meta:non-whitespace-character-count="2055"/>
  </office:meta>
</office:document-meta>
</file>